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100000003645A2BBA4.png" manifest:media-type="image/png"/>
  <manifest:file-entry manifest:full-path="Pictures/10000000000004A5000003412FE0B2E8.jpg" manifest:media-type="image/jpeg"/>
  <manifest:file-entry manifest:full-path="Pictures/100000000000053F0000037F2C721AD9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margin-top="0.318cm" fo:margin-bottom="0.318cm" style:contextual-spacing="false" fo:text-align="center" style:justify-single-word="false" fo:orphans="2" fo:widows="2"/>
    </style:style>
    <style:style style:name="P2" style:family="paragraph" style:parent-style-name="Standard">
      <style:paragraph-properties fo:margin-top="0.318cm" fo:margin-bottom="0cm" style:contextual-spacing="false" fo:line-height="0.706cm" fo:text-align="center" style:justify-single-word="false" style:snap-to-layout-grid="false"/>
    </style:style>
    <style:style style:name="P3" style:family="paragraph" style:parent-style-name="Standard">
      <style:paragraph-properties fo:margin-top="0.318cm" fo:margin-bottom="0cm" style:contextual-spacing="false" fo:line-height="0.706cm" fo:text-align="justify" style:justify-single-word="false" style:snap-to-layout-grid="false"/>
    </style:style>
    <style:style style:name="P4" style:family="paragraph" style:parent-style-name="Standard">
      <style:paragraph-properties fo:line-height="0.706cm" fo:text-align="justify" style:justify-single-word="false" style:snap-to-layout-grid="false"/>
    </style:style>
    <style:style style:name="P5" style:family="paragraph" style:parent-style-name="Standard">
      <style:paragraph-properties fo:margin-top="0.318cm" fo:margin-bottom="0.318cm" style:contextual-spacing="false" fo:line-height="0.882cm" fo:text-align="justify" style:justify-single-word="false" fo:text-indent="1.134cm" style:auto-text-indent="false" style:snap-to-layout-grid="false">
        <style:tab-stops>
          <style:tab-stop style:position="5.752cm"/>
        </style:tab-stops>
      </style:paragraph-properties>
    </style:style>
    <style:style style:name="P6" style:family="paragraph" style:parent-style-name="Standard">
      <style:paragraph-properties fo:margin-top="0.318cm" fo:margin-bottom="0cm" style:contextual-spacing="false" fo:line-height="0.882cm" style:snap-to-layout-grid="false"/>
    </style:style>
    <style:style style:name="P7" style:family="paragraph" style:parent-style-name="Standard">
      <style:paragraph-properties fo:line-height="0.882cm" style:snap-to-layout-grid="false"/>
    </style:style>
    <style:style style:name="P8" style:family="paragraph" style:parent-style-name="Standard">
      <style:paragraph-properties fo:line-height="0.882cm" fo:text-align="center" style:justify-single-word="false" style:snap-to-layout-grid="false"/>
    </style:style>
    <style:style style:name="P9" style:family="paragraph" style:parent-style-name="Standard">
      <style:paragraph-properties fo:line-height="0.882cm" fo:text-align="center" style:justify-single-word="false" style:snap-to-layout-grid="false"/>
      <style:text-properties style:font-name="Times New Roman" style:font-name-asian="標楷體" style:font-name-complex="Times New Roman1" style:font-weight-complex="bold"/>
    </style:style>
    <style:style style:name="P10" style:family="paragraph" style:parent-style-name="Standard">
      <style:paragraph-properties fo:line-height="0.882cm" style:snap-to-layout-grid="false"/>
      <style:text-properties style:font-name="Times New Roman" fo:font-size="14pt" style:font-name-asian="標楷體" style:font-size-asian="14pt" style:font-name-complex="Times New Roman1" style:font-size-complex="14pt" style:font-weight-complex="bold"/>
    </style:style>
    <style:style style:name="P11" style:family="paragraph" style:parent-style-name="Standard">
      <style:paragraph-properties fo:line-height="0.882cm" style:snap-to-layout-grid="false"/>
      <style:text-properties style:font-name="Times New Roman" style:font-name-asian="標楷體" style:font-name-complex="Times New Roman1" style:font-weight-complex="bold"/>
    </style:style>
    <style:style style:name="T1" style:family="text">
      <style:text-properties style:font-name="Times New Roman" fo:font-size="16pt" fo:font-weight="bold" style:font-name-asian="標楷體" style:font-size-asian="16pt" style:font-weight-asian="bold" style:font-name-complex="Times New Roman1" style:font-size-complex="16pt" style:font-weight-complex="bold"/>
    </style:style>
    <style:style style:name="T2" style:family="text">
      <style:text-properties style:font-name="Times New Roman" fo:font-size="18pt" fo:font-weight="bold" style:letter-kerning="false" style:font-name-asian="標楷體" style:font-size-asian="18pt" style:font-weight-asian="bold" style:font-name-complex="Times New Roman1" style:font-size-complex="16pt" style:font-weight-complex="bold"/>
    </style:style>
    <style:style style:name="T3" style:family="text">
      <style:text-properties style:font-name="Times New Roman" fo:font-size="14pt" style:font-name-asian="標楷體" style:font-size-asian="14pt" style:font-name-complex="Times New Roman1" style:font-size-complex="14pt" style:font-weight-complex="bold"/>
    </style:style>
    <style:style style:name="T4" style:family="text">
      <style:text-properties style:font-name="Times New Roman" fo:font-size="14pt" style:font-name-asian="標楷體" style:font-size-asian="14pt" style:language-asian="zh" style:country-asian="HK" style:font-name-complex="Times New Roman1" style:font-size-complex="14pt" style:font-weight-complex="bold"/>
    </style:style>
    <style:style style:name="T5" style:family="text">
      <style:text-properties style:font-name="Times New Roman" fo:font-size="16pt" fo:letter-spacing="0.007cm" style:letter-kerning="false" style:font-name-asian="標楷體" style:font-size-asian="16pt" style:font-name-complex="Times New Roman1" style:font-size-complex="16pt"/>
    </style:style>
    <style:style style:name="T6" style:family="text">
      <style:text-properties style:font-name="Times New Roman" fo:font-size="16pt" style:letter-kerning="false" style:font-name-asian="標楷體" style:font-size-asian="16pt" style:font-name-complex="Times New Roman1" style:font-size-complex="16pt" style:font-weight-complex="bold"/>
    </style:style>
    <style:style style:name="T7" style:family="text">
      <style:text-properties style:font-name="Times New Roman" fo:font-size="16pt" fo:letter-spacing="0.007cm" style:letter-kerning="false" style:font-name-asian="標楷體" style:font-size-asian="16pt" style:font-name-complex="Times New Roman1" style:font-size-complex="16pt" style:font-weight-complex="bold"/>
    </style:style>
    <style:style style:name="T8" style:family="text">
      <style:text-properties style:font-name="Times New Roman" style:font-name-asian="標楷體" style:font-name-complex="Times New Roman1" style:font-weight-complex="bold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Graphics">
      <style:graphic-properties fo:margin-left="0.318cm" fo:margin-right="0.318cm" fo:margin-top="0cm" fo:margin-bottom="0cm" style:wrap="none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3" style:family="graphic" style:parent-style-name="Graphics">
      <style:graphic-properties fo:margin-left="0.318cm" fo:margin-right="0.318cm" fo:margin-top="0cm" fo:margin-bottom="0cm" style:wrap="none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2.309cm, 0.205cm, 0.704cm, 0.455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draw:style-name="fr1" draw:name="圖片 12" text:anchor-type="char" svg:x="0cm" svg:y="-0.106cm" svg:width="3.147cm" svg:height="0.628cm" draw:z-index="0"><draw:image xlink:href="Pictures/10000001000001100000003645A2BBA4.png" xlink:type="simple" xlink:show="embed" xlink:actuate="onLoad" draw:mime-type="image/png"/></draw:frame><text:span text:style-name="T1">國家發展委員會 新聞稿</text:span><text:span text:style-name="T1"/></text:p>
      <text:p text:style-name="P2" loext:marker-style-name="T2"><text:span text:style-name="T2">國發會串聯臺灣、日本、美國三方創新生態系</text:span><text:span text:style-name="T2"/></text:p>
      <text:p text:style-name="P2" loext:marker-style-name="T2"><text:span text:style-name="T2">展現新創跨國合作與接軌全球市場新模式</text:span><text:span text:style-name="T2"/></text:p>
      <text:p text:style-name="P3" loext:marker-style-name="T3"><text:span text:style-name="T3">發布日期：115年8月18日</text:span><text:span text:style-name="T3"/></text:p>
      <text:p text:style-name="P4" loext:marker-style-name="T3"><text:span text:style-name="T3">發布單位：產業發展</text:span><text:span text:style-name="T4">處</text:span></text:p>
      <text:p text:style-name="P5" loext:marker-style-name="T5"><text:bookmark-start text:name="_Hlk229994480"/><text:span text:style-name="T5">國家發展委員會葉俊顯主委今(18)日率團赴日本東京舉辦第五屆「臺灣·日本創新高峰會」，今年</text:span><text:span text:style-name="T6">高峰會由過去臺日創新合作，擴大為串聯</text:span><text:span text:style-name="T5">臺灣、日本、美國的三方合作機制，展現臺灣新創透過跨國合作接軌全球市場的新模式。此次高峰會臺灣有46家臺灣優秀新創代表，以及數位發展部林俊秀署長和國內社群夥伴共同參與，同時也有來自各國國際專家、企業、投資機構代表共襄盛舉，包括三菱商事、三井集團、京瓷集團、伊藤忠商社、Sony、大和生技創投、美國</text:span><text:span text:style-name="T7">SRI Ventures</text:span><text:span text:style-name="T5">等。</text:span><text:span text:style-name="T6">東京都知事小池百合子以及日本貿易振興機構(JETRO)理事高島大浩蒞臨現場致詞，同時</text:span><text:span text:style-name="T5">美國國務院東亞暨太平洋事務局區域科技官John Speaks發表專題演講，現場人數逾</text:span><text:span text:style-name="T6">500人，</text:span><text:span text:style-name="T5">展現臺灣科技創新在亞洲創新生態系的重要角色。</text:span></text:p>
      <text:p text:style-name="P5" loext:marker-style-name="T5"><text:span text:style-name="T5">葉主委於致詞時強調，臺灣競爭力與創新能量大幅躍升至全球排名前幾名，不僅瑞士洛桑管理學院(IMD) 2026年世界競爭力排名全球第4，StartupBlink的全球新創生態系指數，臺灣亦首次進入全球前20名，進步幅度更是全球前20名國家當中最高，顯示臺灣新創已具備更強的國際能見度與成長動能。因此，臺灣除積極推動AI新十大建設等重要計畫，帶動下一波經濟發展外，亦透過本次高峰會、Startup Island TAIWAN東京基地，以及與關東地區東京都、JETRO，及關西地區阪急阪神</text:span><text:soft-page-break/><text:span text:style-name="T5">集團等夥伴的合作，協助超過500家次臺灣新創對接日本市場。隨著交流頻率和合作案例持續增加，國發會位於東京港區的新創基地也將於8月20日擴大營運，進一步提升服務能量，期待促成更多臺日企業和新創進一步的投資合作。</text:span><text:span text:style-name="T5"/></text:p>
      <text:p text:style-name="P5" loext:marker-style-name="T6"><text:span text:style-name="T5">東京都小池</text:span><text:span text:style-name="T6">知事致詞時表示，現在是臺日新創合作的重要時刻，不僅有許多臺灣新創參與在東京舉辦的SusHi Tech Tokyo，東京都亦將協助日本新創到臺灣拓展商機，期</text:span><text:span text:style-name="T5">待未來可進一步鏈結雙方企業與創新人才，共創更多商業機會及國際成果</text:span><text:span text:style-name="T6">；JETRO高島理事亦表示</text:span><text:span text:style-name="T5">，以台積電為核心的熊本半導體供應鏈，已經成為臺日產業優勢互補的重要象徵，未來可加強臺灣、日本、美國等夥伴相互合作。同時，美國國務院東亞暨太平洋事務局區域科技官John Speaks與SRI Ventures、京瓷集團等多位與會貴賓，也分享台、日、美合作方向，後續可持續深化與臺灣創新企業的合作，共同布局全球市場。</text:span></text:p>
      <text:p text:style-name="P5" loext:marker-style-name="T5"><text:span text:style-name="T5">國發會表示，本次高峰會共有46家臺灣新創參與，涵蓋人工智慧、半導體、太空科技、自動駕駛、數位醫療等深科技領域，其中，有超過30家新創已在日本設立據點、獲得投資補助或與日本企業展開合作，其中有多家來自於創業綻放-創業大聯盟競賽獲獎團隊、Startup Island TAIWAN東京基地輔導團隊，顯示政府扶植新創成果已逐步顯現。未來，國發會將持續透過Startup Island TAIWAN和東京、矽谷雙基地鏈結全球創新資源，並強化跨部會以及社群的合作，攜手國內創新生態系、企業、投資及國際夥伴資源，提升臺灣新創的國際競爭力，協助更多新創走向國際市場，讓世界看見臺灣科技創新的價值。</text:span><text:bookmark-end text:name="_Hlk229994480"/><text:span text:style-name="T5"/></text:p>
      <text:p text:style-name="P6" loext:marker-style-name="T3"><text:span text:style-name="T3">聯絡人：產業發展處蕭振榮處長</text:span><text:span text:style-name="T3"/></text:p>
      <text:p text:style-name="P7" loext:marker-style-name="T3"><text:span text:style-name="T3">聯絡電話：(02)2316-5872</text:span><text:span text:style-name="T3"/></text:p>
      <text:p text:style-name="P8" loext:marker-style-name="T8"><draw:frame draw:style-name="fr2" draw:name="圖片 3" text:anchor-type="char" svg:x="0.882cm" svg:y="0.621cm" svg:width="13.727cm" svg:height="9.613cm" draw:z-index="1"><draw:image xlink:href="Pictures/10000000000004A5000003412FE0B2E8.jpg" xlink:type="simple" xlink:show="embed" xlink:actuate="onLoad" draw:mime-type="image/jpeg"/></draw:frame><text:soft-page-break/><text:span text:style-name="T8">圖1：國發會葉主委與東京都小池百合子知事合影</text:span><text:span text:style-name="T8"/></text:p>
      <text:p text:style-name="P9" loext:marker-style-name="T8"><draw:frame draw:style-name="fr3" draw:name="圖片 2" text:anchor-type="char" svg:x="0cm" svg:y="0.891cm" svg:width="14.841cm" svg:height="7.32cm" draw:z-index="2"><draw:image xlink:href="Pictures/100000000000053F0000037F2C721AD9.jpg" xlink:type="simple" xlink:show="embed" xlink:actuate="onLoad" draw:mime-type="image/jpeg"/></draw:frame></text:p>
      <text:p text:style-name="P8" loext:marker-style-name="T3"><text:span text:style-name="T8">圖2：國發會葉主委、與會貴賓及臺灣新創大合照</text:span><text:span text:style-name="T3"/></text:p>
      <text:p text:style-name="P10" loext:marker-style-name="T3"/>
      <text:p text:style-name="P11" loext:marker-style-name="T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Mangal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Mangal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0.847cm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html-span" style:family="text" style:parent-style-name="Default_20_Paragraph_20_Font"/>
    <style:style style:name="xjp7ctv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1.9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2.82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3.67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4.52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36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6.21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7.06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7.9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8.754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9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2.82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3.67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4.52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36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6.21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7.06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7.9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8.754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.501cm" fo:margin-bottom="1.75cm" fo:margin-left="2.752cm" fo:margin-right="2.748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252cm" fo:margin-left="0cm" fo:margin-right="0cm" fo:margin-top="1.15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李思霈</meta:initial-creator>
    <dc:creator>謝晴如</dc:creator>
    <meta:editing-cycles>2</meta:editing-cycles>
    <meta:print-date>2026-08-18T06:26:00</meta:print-date>
    <meta:creation-date>2026-08-18T07:32:00</meta:creation-date>
    <dc:date>2026-08-18T07:32:00</dc:date>
    <meta:editing-duration>P0D</meta:editing-duration>
    <meta:generator>LibreOffice/24.8.7.2$Windows_x86 LibreOffice_project/e07d0a63a46349d29051da79b1fde8160bab2a89</meta:generator>
    <meta:document-statistic meta:table-count="0" meta:image-count="3" meta:object-count="0" meta:page-count="3" meta:paragraph-count="14" meta:word-count="1232" meta:character-count="1403" meta:non-whitespace-character-count="1389"/>
    <meta:user-defined meta:name="AppVersion">16.0000</meta:user-defined>
    <meta:template xlink:type="simple" xlink:actuate="onRequest" xlink:title="Normal.dotm" xlink:href=""/>
  </office:meta>
</office:document-meta>
</file>